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луб-осознанного-родительства-открыт-в-семейном-центре-на-карельском-бульваре"/>Клуб осознанного родительства открыт в семейном центре на Карельском бульваре<text:bookmark-end text:name="клуб-осознанного-родительства-открыт-в-семейном-центре-на-карельском-бульваре"/></text:h>
      <text:p text:style-name="First_20_paragraph">01.03.2021</text:p>
      <text:p text:style-name="Text_20_body"><text:span text:style-name="T1">Клуб осознанного родительства ― это новая программа, которую предлагает семейный центр САО семьям, в которых вопросы воспитания подрастающего поколения как никогда актуальны.</text:span> По словам директора центра Ирины Пономарёвой, самое главное, на что ориентирована программа, ― поддержать тех, кому непросто по тем или иным причинам находить общий язык с ребёнком, упредить развитие кризисных ситуаций, помочь разобраться в себе и в своих эмоциях и объединить практику и теоретические знания в области детско-родительских отношений.</text:p>
      <text:p text:style-name="Text_20_body"><text:line-break/></text:p>
      <text:p text:style-name="Text_20_body">Спикеры программы ― психологи семейного центра, в том числе общей и клинической направленности, коучи, арт-терапевты, специалисты по работе с травмой и т. д. Тема встречи, которая состоится 2 марта в 17.00, «Скрытый стресс».</text:p>
      <text:p text:style-name="Text_20_body"><text:line-break/></text:p>
      <text:p text:style-name="Text_20_body">Вместе с наставником участники разберут возможные причины подобных состояний, узнают секреты дыхательной гимнастики, в ходе тренинга постараются найти выход из самого непростого разногласия «родитель ― подросток».</text:p>
      <text:p text:style-name="Text_20_body"><text:line-break/></text:p>
      <text:p text:style-name="Text_20_body">Телефон для регистрации на тренинг: 8495485118. Адрес семейного центра САО: Карельский бульвар, 21, к.1.</text:p>
      <text:p text:style-name="Text_20_body"><text:line-break/></text:p>
      <text:p text:style-name="Text_20_body">Адрес страницы: <text:a xlink:type="simple" xlink:href="http://dmitrovskiy.mos.ru/presscenter/news/detail/9750536.html" office:name=""><text:span text:style-name="Definition">http://dmitrovskiy.mos.ru/presscenter/news/detail/9750536.html</text:span></text:a></text:p>
      <text:p text:style-name="Text_20_body"><text:a xlink:type="simple" xlink:href="http://dmitrovskiy.mos.ru" office:name=""><text:span text:style-name="Definition">Управа Дмитр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1T15:35:47Z</meta:creation-date>
    <dc:date>2023-09-01T15:35:47Z</dc:date>
  </office:meta>
</office:document-meta>
</file>