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мейном-центре-на-карельском-бульваре-расскажут-о-женском-бизнесе"/>В семейном центре на Карельском бульваре расскажут о женском бизнесе<text:bookmark-end text:name="в-семейном-центре-на-карельском-бульваре-расскажут-о-женском-бизнесе"/></text:h>
      <text:p text:style-name="First_20_paragraph">05.10.2020</text:p>
      <text:p text:style-name="Text_20_body"><text:span text:style-name="T1">В семейном центре САО, который располагается на Карельском бульваре, начнется пятый сезон программы под названием «Женский стартап. Начни бизнес без вложений!». Об этом сообщили в администрации центра.</text:span></text:p>
      <text:p text:style-name="Text_20_body"><text:line-break/></text:p>
      <text:p text:style-name="Text_20_body">-Цель проекта: — помочь участницам в организации малого предприятия с доходом от 30 тысяч рублей при отсутствии начальных вложений, — рассказывает директор центра, Ирина Пономарёва.</text:p>
      <text:p text:style-name="Text_20_body"><text:line-break/></text:p>
      <text:p text:style-name="Text_20_body">Отмечается, что занятия будут иметь как теоретический, так и прикладной характер. В числе самых популярных тем: монетизация призвания, формирование продукта, построение системы продаж, продвижение продукта. У каждой участницы курса будет возможность проработать идею проекта, составить план его реализации.</text:p>
      <text:p text:style-name="Text_20_body"><text:line-break/></text:p>
      <text:p text:style-name="Text_20_body">На первое занятия будущих бизнес-леди ждут 6 октября в 15.00. Встречи будут проходить на платформе Zoom, а ссылку на мероприятие организаторы будут выкладывать за 15 минут до начала. Ведущие: бизнес-тренер, руководитель Школы бизнеса для женщин «Виноградник» Анастасия Сковородникова и психолог семейного центра САО, Нелли Саркисян.</text:p>
      <text:p text:style-name="Text_20_body"><text:line-break/></text:p>
      <text:p text:style-name="Text_20_body">Для участия в осеннем сезоне программы необходимо написать на почту семейного центра САО filial.dmitrovsky@yandex.ru с пометкой «Женский стартап» или позвонить по телефону 8 (495) 484-71-94. Напомним, адрес центра: Карельский бульвар, 5, стр. 1, Карельский бульвар, 21, стр. 1.</text:p>
      <text:p text:style-name="Text_20_body"><text:line-break/></text:p>
      <text:p text:style-name="Text_20_body">Адрес страницы: <text:a xlink:type="simple" xlink:href="http://dmitrovskiy.mos.ru/presscenter/news/detail/9298135.html" office:name=""><text:span text:style-name="Definition">http://dmitrovskiy.mos.ru/presscenter/news/detail/9298135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31T21:49:51Z</meta:creation-date>
    <dc:date>2023-12-31T21:49:51Z</dc:date>
  </office:meta>
</office:document-meta>
</file>