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вете-ветеранов-дмитровского-района-на-карельском-бульваре-состоялась-лекция-вирусные-гепатиты"/>В Совете ветеранов Дмитровского района на Карельском бульваре состоялась лекция "Вирусные гепатиты"<text:bookmark-end text:name="в-совете-ветеранов-дмитровского-района-на-карельском-бульваре-состоялась-лекция-вирусные-гепатиты"/></text:h>
      <text:p text:style-name="First_20_paragraph">17.03.2020</text:p>
      <text:p text:style-name="Text_20_body"><text:span text:style-name="T1">В Совете ветеранов Дмитровского района на Карельском бульваре состоялась лекция на тему: «Вирусные гепатиты». Об этом сообщили в районной управе.</text:span></text:p>
      <text:p text:style-name="Text_20_body">«Провела лекцию врач-инфекционист городской клинической больницы имени Вересаева Лариса Кулиджанова», — говорится в опубликованном сообщении на официальной странице управы Дмитровского района.</text:p>
      <text:p text:style-name="Text_20_body">Отмечается, что участники лекции получили много ценной и важной информации о причинах и профилактике вирусного заболевания.</text:p>
      <text:p text:style-name="Text_20_body"><text:line-break/></text:p>
      <text:p text:style-name="Text_20_body">Адрес страницы: <text:a xlink:type="simple" xlink:href="http://dmitrovskiy.mos.ru/presscenter/news/detail/8764385.html" office:name=""><text:span text:style-name="Definition">http://dmitrovskiy.mos.ru/presscenter/news/detail/8764385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1:26:11Z</meta:creation-date>
    <dc:date>2023-05-19T11:26:11Z</dc:date>
  </office:meta>
</office:document-meta>
</file>