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нструкция-ключевого-объекта-чм-2018-идет-с-опережением-графика"/>Реконструкция ключевого объекта ЧМ-2018 идет с опережением графика<text:bookmark-end text:name="реконструкция-ключевого-объекта-чм-2018-идет-с-опережением-графика"/></text:h>
      <text:p text:style-name="First_20_paragraph">19.02.2016</text:p>
      <text:p text:style-name="Text_20_body"><text:line-break/></text:p>
      <text:p text:style-name="Text_20_body"><text:line-break/></text:p>
      <text:p text:style-name="Text_20_body"><text:span text:style-name="T1">Стадион «Лужники» будет реконструирован раньше планового срока – об этом в пятницу, 19 февраля во время выездного заседания городского штаба по строительству сообщил мэр Москвы Сергей Собянин. Сегодня выездное заседание было полностью посвящено вопросам, связанным с реконструкцией "Лужников", благоустройством территории вокруг и обеспечению безопасности Олимпийского комплекса.</text:span></text:p>
      <text:p text:style-name="Text_20_body"><text:line-break/></text:p>
      <text:p text:style-name="Text_20_body">Как отметил в ходе заседания столичный мэр, основные работы в "Лужниках" идут с опережением плановых сроков, поэтому скорее всего стадион будет сдан раньше на несколько месяцев, чем запланировано по графику, тем более, что 2016 год - юбилейный для "Лужников", в этом году исполняется 60 лет со дня открытия спортивной арены. «Уже летом начнем засевать зеленый газон на футбольном поле. Разумеется, обновленные «Лужники» сохранят привычный архитектурный облик. Такое решение было принято и оно будет выполнено», - сказал Сергей Собянин.</text:p>
      <text:p text:style-name="Text_20_body">Также мэр Москвы рассказал ,что на верхнем ярусе стадиона появится смотровая площадка, откуда можно будет наблюдать прекрасный вид.</text:p>
      <text:p text:style-name="Text_20_body">«Принято решение, что на верхнем ярусе стадиона будет создана смотровая площадка, с которой открывается прекрасный вид на центр города, «Сити», МГУ» - сообщил Сергей Собянин.</text:p>
      <text:p text:style-name="Text_20_body">Реконструкция БСА «Лужники» началась в 2014 году, а завершение основных строительных работ планируется на 2016 год. Уже в 2018 году в «Лужниках» пройдут церемония открытия и матч Чемпионата мира по футболу, а также один из полуфинальных матчей и финал мирового Чемпионата. После реконструкции в «Лужниках» смогут разместиться 81 тысяча зрителей (ранее это число составляло 78 тысяч), а зрительские трибуны наиболее приблизят к футбольному полю.</text:p>
      <text:p text:style-name="Text_20_body">Как отметил мэр Москвы Сергей Собянин, стадион сам по себе уникальное сложное сооружение, но с учетом сохранения параметров бывшего стадиона, процесс реконструкции становится ещё более сложным.</text:p>
      <text:p text:style-name="Text_20_body">«Тем не менее, все основные железобетонные работы, монолит закончены, приступили в настоящее время к отделке помещений, к прокладке будущих инженерных коммуникаций», - сказал Сергей Собянин.</text:p>
      <text:p text:style-name="Text_20_body"><text:line-break/></text:p>
      <text:p text:style-name="Text_20_body">Адрес страницы: <text:a xlink:type="simple" xlink:href="http://dmitrovskiy.mos.ru/presscenter/news/detail/2537529.html" office:name=""><text:span text:style-name="Definition">http://dmitrovskiy.mos.ru/presscenter/news/detail/2537529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03:39:41Z</meta:creation-date>
    <dc:date>2025-02-17T03:39:41Z</dc:date>
  </office:meta>
</office:document-meta>
</file>