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поездов-через-станцию-лианозово-временно-изменится-с-5-по-29-июня"/>Расписание поездов через станцию «Лианозово» временно изменится с 5 по 29 июня<text:bookmark-end text:name="расписание-поездов-через-станцию-лианозово-временно-изменится-с-5-по-29-июня"/></text:h>
      <text:p text:style-name="First_20_paragraph">01.06.2023</text:p>
      <text:p text:style-name="Text_20_body"><text:span text:style-name="T1">По будням с 5 по 29 июня с 19:00 до 6:00 на Савеловском направлении D1 изменится расписание поездов для строительства ТПУ «Лианозово». Об этом сообщили в пресс-службе департамента транспорта и развития дорожно-транспортной инфраструктуры Москвы.</text:span></text:p>
      <text:p text:style-name="Text_20_body">— Интервалы движения поездов будут увеличены: с 19:00 до 22:00 — до 20 минут, после 22:00 — до 1 часа. После 22 часов часть поездов отменена, у части изменятся остановки на участке от Дегунино до Лобни. Скорректировано расписание некоторых поездов «Аэроэкспресс» в Шереметьево ранним утром и поздним вечером, — отметили в пресс-службе.</text:p>
      <text:p text:style-name="Text_20_body">Также в ведомстве добавили, что по будням в ночные часы будут строить ТПУ «Лианозово» — для этого будут поочередно закрываться пути на участке от Бескудниково до Лобни. В это время поезда будут следовать по очереди по одному пути. Работы пройдут в ночные часы — во время наименьшего пассажиропотока.</text:p>
      <text:p text:style-name="Text_20_body">С расписанием пригородных и городских поездов сверяйтесь в приложениях «Метро Москвы», «Московский транспорт», а также в приложении и на сайте перевозчика.</text:p>
      <text:p text:style-name="Text_20_body"><text:line-break/></text:p>
      <text:p text:style-name="Text_20_body">Адрес страницы: <text:a xlink:type="simple" xlink:href="http://dmitrovskiy.mos.ru/presscenter/news/detail/11621603.html" office:name=""><text:span text:style-name="Definition">http://dmitrovskiy.mos.ru/presscenter/news/detail/11621603.html</text:span></text:a></text:p>
      <text:p text:style-name="Text_20_body"><text:a xlink:type="simple" xlink:href="http://dmitrovskiy.mos.ru" office:name=""><text:span text:style-name="Definition">Управа Дми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05:49:24Z</meta:creation-date>
    <dc:date>2023-06-01T05:49:24Z</dc:date>
  </office:meta>
</office:document-meta>
</file>