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мейном-центре-на-карельском-расскажут-об-этикете"/>В семейном центре на Карельском расскажут об этикете<text:bookmark-end text:name="в-семейном-центре-на-карельском-расскажут-об-этикете"/></text:h>
      <text:p text:style-name="First_20_paragraph">14.02.2022</text:p>
      <text:p text:style-name="Text_20_body"><text:span text:style-name="T1">Наступающая неделя в семейном центре САО разнообразна по тематике и формам занятий.</text:span></text:p>
      <text:p text:style-name="Text_20_body"><text:line-break/></text:p>
      <text:p text:style-name="Text_20_body">В понедельник с 17.00 до 18.00 в студии арт-терапии «DAR» подростки старше двенадцати лет узнают, как справляться с негативными эмоциями. На тренинге ребята научатся безопасно выражать посредством рисунка негативные эмоции: агрессию, обиду, злость, а затем с помощью наставника проанализируют получившийся результат и обменяются мнениями.</text:p>
      <text:p text:style-name="Text_20_body"><text:line-break/></text:p>
      <text:p text:style-name="Text_20_body">Во вторник клуб «Особенное родительство» проводит тренинг, на котором папы и мамы разберутся с понятием «детская травма». Начало в 17.00.</text:p>
      <text:p text:style-name="Text_20_body"><text:line-break/></text:p>
      <text:p text:style-name="Text_20_body">В среду территория физического развития «Черный пояс» приглашает ребят от 5 лет до 14 лет присоединиться к тренировке, направленной на совершенствование общефизической подготовки. С 17:00 до 18:00 игровое пространство «Be happy» для детей 7―11 лет предлагает побыть пилотами космического корабля и постараться пригласить в полёт как можно больше космических туристов. Победит тот, кому это удастся лучше.</text:p>
      <text:p text:style-name="Text_20_body"><text:line-break/></text:p>
      <text:p text:style-name="Text_20_body">В четверг на занятии в подростковом клубе «ЛекториУМ» участники при поддержке наставника попытаются самостоятельно разобраться в теме «Этикет ― что это такое?». Задача ― сформировать у детей умение сочетать формальные правила учтивости и вежливости со здравым смыслом и рациональностью. Начало в 17.00.</text:p>
      <text:p text:style-name="Text_20_body"><text:line-break/></text:p>
      <text:p text:style-name="Text_20_body">В пятницу с 16.30 до 17.30 Клуб осознанного родительства организует встречу на тему: «Особенности поведения ребенка при разводе родителей». В числе папы и мамы узнают об особенностях поведения детей в раннем, среднем и старшем возрасте при разводе родителей; и как развод влияет на психологическое здоровье ребенка.</text:p>
      <text:p text:style-name="Text_20_body"><text:line-break/></text:p>
      <text:p text:style-name="Text_20_body">Подробно обо всех мероприятиях семейного центра САО ― по телефону 84954851101. Адрес: Карельский бульвар, 21, к. 1.</text:p>
      <text:p text:style-name="Text_20_body"><text:line-break/></text:p>
      <text:p text:style-name="Text_20_body">Адрес страницы: <text:a xlink:type="simple" xlink:href="http://dmitrovskiy.mos.ru/presscenter/news/detail/10618411.html" office:name=""><text:span text:style-name="Definition">http://dmitrovskiy.mos.ru/presscenter/news/detail/10618411.html</text:span></text:a></text:p>
      <text:p text:style-name="Text_20_body"><text:a xlink:type="simple" xlink:href="http://dmitrovskiy.mos.ru" office:name=""><text:span text:style-name="Definition">Управа Дми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21:23:00Z</meta:creation-date>
    <dc:date>2023-06-10T21:23:00Z</dc:date>
  </office:meta>
</office:document-meta>
</file>