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яхромской-навели-чистоту"/>На Яхромской навели чистоту<text:bookmark-end text:name="на-яхромской-навели-чистоту"/></text:h>
      <text:p text:style-name="First_20_paragraph">29.06.2021</text:p>
      <text:p text:style-name="Text_20_body">Житель района с сообщением о том, что по Яхромской, 3 корпус 3 — не убирают подъезд.</text:p>
      <text:p text:style-name="Text_20_body"><text:line-break/></text:p>
      <text:p text:style-name="Text_20_body">«Полы не моют уже несколько дней», — говорится в сообщении.</text:p>
      <text:p text:style-name="Text_20_body"><text:line-break/></text:p>
      <text:p text:style-name="Text_20_body">-Выполнены работы по влажной уборке полов в местах общего пользования, подъезд приведен в удовлетворительное санитарное состояние, — сообщили в Жилищнике Дмитровского района.</text:p>
      <text:p text:style-name="Text_20_body"><text:line-break/></text:p>
      <text:p text:style-name="Text_20_body">Адрес страницы: <text:a xlink:type="simple" xlink:href="http://dmitrovskiy.mos.ru/presscenter/news/detail/10067343.html" office:name=""><text:span text:style-name="Definition">http://dmitrovskiy.mos.ru/presscenter/news/detail/10067343.html</text:span></text:a></text:p>
      <text:p text:style-name="Text_20_body"><text:a xlink:type="simple" xlink:href="http://dmitrovskiy.mos.ru" office:name=""><text:span text:style-name="Definition">Управа Дми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07:36:48Z</meta:creation-date>
    <dc:date>2023-08-17T07:36:48Z</dc:date>
  </office:meta>
</office:document-meta>
</file>